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0caddb" officeooo:paragraph-rsid="0004af2f" fo:background-color="transparent" style:font-size-asian="14pt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0a3267" officeooo:paragraph-rsid="0004af2f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4af2f" style:font-size-asian="14pt" style:font-size-complex="14pt"/>
    </style:style>
    <style:style style:name="T1" style:family="text">
      <style:text-properties officeooo:rsid="00303524"/>
    </style:style>
    <style:style style:name="T2" style:family="text">
      <style:text-properties officeooo:rsid="0005c6d5"/>
    </style:style>
    <style:style style:name="T3" style:family="text">
      <style:text-properties officeooo:rsid="00137c7d"/>
    </style:style>
    <style:style style:name="T4" style:family="text">
      <style:text-properties officeooo:rsid="0003841e"/>
    </style:style>
    <style:style style:name="T5" style:family="text">
      <style:text-properties officeooo:rsid="00177931"/>
    </style:style>
    <style:style style:name="T6" style:family="text">
      <style:text-properties officeooo:rsid="00127dff"/>
    </style:style>
    <style:style style:name="T7" style:family="text">
      <style:text-properties officeooo:rsid="000910a4"/>
    </style:style>
    <style:style style:name="T8" style:family="text">
      <style:text-properties officeooo:rsid="000c23b3"/>
    </style:style>
    <style:style style:name="T9" style:family="text">
      <style:text-properties officeooo:rsid="0013287e"/>
    </style:style>
    <style:style style:name="T10" style:family="text">
      <style:text-properties officeooo:rsid="00107700"/>
    </style:style>
    <style:style style:name="T11" style:family="text">
      <style:text-properties officeooo:rsid="00145087"/>
    </style:style>
    <style:style style:name="T12" style:family="text">
      <style:text-properties officeooo:rsid="001584c9"/>
    </style:style>
    <style:style style:name="T13" style:family="text">
      <style:text-properties officeooo:rsid="00075807"/>
    </style:style>
    <style:style style:name="T14" style:family="text">
      <style:text-properties officeooo:rsid="000c23b3" style:language-asian="en" style:country-asian="US"/>
    </style:style>
    <style:style style:name="T15" style:family="text">
      <style:text-properties officeooo:rsid="00188010" style:language-asian="en" style:country-asian="US"/>
    </style:style>
    <style:style style:name="T16" style:family="text">
      <style:text-properties officeooo:rsid="00137c7d" style:language-asian="en" style:country-asian="US"/>
    </style:style>
    <style:style style:name="T17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18" style:family="text">
      <style:text-properties fo:color="#000000" loext:opacity="100%" officeooo:rsid="001ca57b" fo:background-color="transparent" loext:char-shading-value="0" style:language-asian="en" style:country-asian="US" style:font-name-complex="Times New Roman"/>
    </style:style>
    <style:style style:name="T19" style:family="text">
      <style:text-properties fo:color="#000000" loext:opacity="100%" officeooo:rsid="00188010" fo:background-color="transparent" loext:char-shading-value="0" style:language-asian="en" style:country-asian="US" style:font-name-complex="Times New Roman"/>
    </style:style>
    <style:style style:name="T20" style:family="text">
      <style:text-properties fo:color="#000000" loext:opacity="100%" officeooo:rsid="002a7f8e" fo:background-color="transparent" loext:char-shading-value="0" style:language-asian="en" style:country-asian="US" style:font-name-complex="Times New Roman"/>
    </style:style>
    <style:style style:name="T21" style:family="text">
      <style:text-properties fo:color="#000000" loext:opacity="100%" officeooo:rsid="002b3caf" fo:background-color="transparent" loext:char-shading-value="0" style:language-asian="en" style:country-asian="US" style:font-name-complex="Times New Roman"/>
    </style:style>
    <style:style style:name="T22" style:family="text">
      <style:text-properties fo:color="#000000" loext:opacity="100%" officeooo:rsid="00188010" fo:background-color="transparent" loext:char-shading-value="0" style:language-asian="en" style:country-asian="US"/>
    </style:style>
    <style:style style:name="T23" style:family="text">
      <style:text-properties fo:color="#000000" loext:opacity="100%" fo:language="ru" fo:country="RU" officeooo:rsid="001ca57b" fo:background-color="transparent" loext:char-shading-value="0" style:language-asian="en" style:country-asian="US" style:font-name-complex="Times New Roman"/>
    </style:style>
    <style:style style:name="T24" style:family="text">
      <style:text-properties fo:background-color="transparent" loext:char-shading-value="0"/>
    </style:style>
    <style:style style:name="T25" style:family="text">
      <style:text-properties officeooo:rsid="000caddb" fo:background-color="transparent" loext:char-shading-value="0"/>
    </style:style>
    <style:style style:name="T26" style:family="text">
      <style:text-properties officeooo:rsid="000ed5a6" fo:background-color="transparent" loext:char-shading-value="0"/>
    </style:style>
    <style:style style:name="T27" style:family="text">
      <style:text-properties officeooo:rsid="0005c6d5" fo:background-color="transparent" loext:char-shading-value="0"/>
    </style:style>
    <style:style style:name="T28" style:family="text">
      <style:text-properties officeooo:rsid="0010bd7d" fo:background-color="transparent" loext:char-shading-value="0"/>
    </style:style>
    <style:style style:name="T29" style:family="text">
      <style:text-properties officeooo:rsid="0018f0b5" fo:background-color="transparent" loext:char-shading-value="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12.05.2025</text:p>
      <text:p text:style-name="P3"><text:span text:style-name="T1">4</text:span>. <text:s text:c="2"/>О <text:span text:style-name="T2">проведении экспертно-аналитического мероприятия</text:span></text:p>
      <text:p text:style-name="P3"><text:span text:style-name="T3">Основание: Распоряжение </text:span><text:span text:style-name="T4">контрольно-счетной палаты муниципального образования Курганинский район 05</text:span><text:span text:style-name="T5">.0</text:span><text:span text:style-name="T4">5</text:span><text:span text:style-name="T5">.</text:span><text:span text:style-name="T6">2025</text:span><text:span text:style-name="T7"> </text:span><text:span text:style-name="T3">года № </text:span><text:span text:style-name="T4">23</text:span><text:span text:style-name="T5">-</text:span><text:span text:style-name="T3">РО.</text:span></text:p>
      <text:p text:style-name="P3">В соответствии с пункт<text:span text:style-name="T8">ом </text:span><text:span text:style-name="T9">2</text:span>.<text:span text:style-name="T9">4</text:span><text:span text:style-name="T10"> </text:span>плана работы <text:span text:style-name="T11">контрольно-счетной палаты муниципального об</text:span><text:span text:style-name="T12">р</text:span><text:span text:style-name="T11">азования Курганинский район </text:span>на 2025 год прове<text:span text:style-name="T13">дена финансово-экономическая экспертиза</text:span><text:span text:style-name="T14"> </text:span><text:span text:style-name="T15">проект</text:span><text:span text:style-name="T16">а</text:span><text:span text:style-name="T15"> </text:span><text:span text:style-name="T17">постановления администрации муниципального образования Курганинский район </text:span><text:span text:style-name="T18">«О внесении изменений в постановление администрации муниципального образования Курганинский район от 15 августа 2024 года № </text:span><text:span text:style-name="T23">770</text:span><text:span text:style-name="T18"> № «Об утверждении муниципальной программы муниципального образования Курганинский район </text:span><text:span text:style-name="T19">«</text:span><text:span text:style-name="T18">Экономиче</text:span><text:span text:style-name="T20">ское развитие и инновационна</text:span><text:span text:style-name="T18">я </text:span><text:span text:style-name="T21">политика Курганинского района» </text:span><text:span text:style-name="T19">на 2025-20</text:span><text:span text:style-name="T18">30</text:span><text:span text:style-name="T19"> годы»</text:span><text:span text:style-name="T22">.</text:span></text:p>
      <text:p text:style-name="P3"><text:span text:style-name="T25">Заключ</text:span><text:span text:style-name="T24">е</text:span><text:span text:style-name="T26">ние по </text:span><text:span text:style-name="T24">результатам </text:span><text:span text:style-name="T27">экспертно-аналитического мероприятия</text:span><text:span text:style-name="T24">, содержащ</text:span><text:span text:style-name="T25">ее</text:span><text:span text:style-name="T24"> информацию о выявленных нарушениях и недостатках, а также рекомендации по их устранению, направлен</text:span><text:span text:style-name="T26">о</text:span><text:span text:style-name="T24"> </text:span><text:span text:style-name="T26">координаторам муниципальных программ муниципального образования Курганинский район.</text:span><text:span text:style-name="T25"> </text:span></text:p>
      <text:p text:style-name="P3"><text:span text:style-name="T25">В </text:span><text:span text:style-name="T28">соответствии с</text:span><text:span text:style-name="T25"> Соглашени</text:span><text:span text:style-name="T28">ем</text:span><text:span text:style-name="T25"> «О порядке взаимодействия между Прокуратурой </text:span><text:span text:style-name="T29">Курганинского района </text:span><text:span text:style-name="T25">и </text:span><text:span text:style-name="T29">к</text:span><text:span text:style-name="T25">онтрольно-счётной палатой муниципального образования Курганинский </text:span><text:span text:style-name="T29">район» </text:span><text:span text:style-name="T25">материал</text:span><text:span text:style-name="T28">ы</text:span><text:span text:style-name="T25"> проверки направлены в </text:span><text:span text:style-name="T29">П</text:span><text:span text:style-name="T25">рокуратуру </text:span><text:span text:style-name="T29">Курганинского района</text:span><text:span text:style-name="T25">.</text:span></text:p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7-11T13:11:52.364000000</meta:creation-date>
    <dc:date>2025-07-11T13:12:05.512000000</dc:date>
    <meta:editing-duration>PT13S</meta:editing-duration>
    <meta:editing-cycles>1</meta:editing-cycles>
    <meta:document-statistic meta:table-count="0" meta:image-count="0" meta:object-count="0" meta:page-count="1" meta:paragraph-count="6" meta:word-count="131" meta:character-count="1238" meta:non-whitespace-character-count="1110"/>
    <meta:generator>LibreOffice/7.3.4.2$Windows_X86_64 LibreOffice_project/728fec16bd5f605073805c3c9e7c4212a0120dc5</meta:generator>
  </office:meta>
</office:document-meta>
</file>